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859000004D268A078F9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Výchozí">
        <draw:frame draw:style-name="gr1" draw:text-style-name="P1" draw:layer="layout" svg:width="18.999cm" svg:height="10.97cm" svg:x="1cm" svg:y="9.364cm">
          <draw:image xlink:href="Pictures/1000000100000859000004D268A078F9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Modrá_20_výplň" draw:display-name="Modrá výplň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S_20_výplní" draw:display-name="S výplní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Tvar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Zelená_20_výplň" draw:display-name="Zelená výplň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Červená_20_výplň" draw:display-name="Červená výplň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Žlutá_20_výplň" draw:display-name="Žlutá výplň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cs" fo:country="CZ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Tvary"/>
      <style:text-properties fo:font-size="14pt" fo:font-weight="bold"/>
    </style:style>
    <style:style style:name="Filled" style:family="graphic" style:parent-style-name="Shapes">
      <style:graphic-properties draw:fill="gradient" draw:fill-gradient-name="S_20_výplní"/>
    </style:style>
    <style:style style:name="Filled_20_Blue" style:display-name="Filled Blue" style:family="graphic" style:parent-style-name="Filled">
      <style:graphic-properties draw:fill-gradient-name="Modrá_20_výplň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Zelená_20_výplň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Červená_20_výplň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Žlutá_20_výplň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Výchozí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print-date>2026-09-01T12:53:27.810000000</meta:print-date>
    <meta:document-statistic meta:object-count="1"/>
    <meta:generator>LibreOffice/24.2.5.2$Windows_X86_64 LibreOffice_project/bffef4ea93e59bebbeaf7f431bb02b1a39ee8a59</meta:generator>
  </office:meta>
</office:document-meta>
</file>